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90cd94304b9039e4e16b4bd0b8a85e7.jpg"/>
  <manifest:file-entry manifest:media-type="image/png" manifest:full-path="Pictures/48a142595f175b3cf91f5207a02f1ea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a xlink:type="simple" xlink:href="https://c1.staticflickr.com/9/8730/28276336653_ed3d903097_b.jpg"><draw:frame draw:style-name="media" draw:name="0" text:anchor-type="as-char" draw:z-index="0" svg:width="27.0933333333cm" style:rel-width="100%" svg:height="8.67833333333cm" style:rel-height="scale"><draw:image xlink:href="Pictures/990cd94304b9039e4e16b4bd0b8a85e7.jpg" xlink:type="simple" xlink:show="embed" xlink:actuate="onLoad"/></draw:frame></draw:a></text:p>
      <text:h text:style-name="Heading_20_1" text:outline-level="1"><text:bookmark text:name="start"/><text:bookmark-start text:name="__RefHeading___advanced_training_program_on_environmental_and_remote_sensing_data_analysis_in_research_and_teaching_1"/><text:bookmark-start text:name="advanced_training_program_on_environmental_and_remote_sensing_data_analysis_in_research_and_teaching"/>Advanced Training Program on Environmental and Remote Sensing Data Analysis in Research and Teaching<text:bookmark-end text:name="__RefHeading___advanced_training_program_on_environmental_and_remote_sensing_data_analysis_in_research_and_teaching_1"/><text:bookmark-end text:name="advanced_training_program_on_environmental_and_remote_sensing_data_analysis_in_research_and_teaching"/></text:h>
      <text:p text:style-name="Horizontal_20_Line"/>
      <text:h text:style-name="Heading_20_2" text:outline-level="2"><text:bookmark-start text:name="__RefHeading___a_30-day_scholarship_program_for_msc_and_phd_students_2"/><text:bookmark-start text:name="a_30-day_scholarship_program_for_msc_and_phd_students"/>A 30-day scholarship program for MSc and PhD students<text:bookmark-end text:name="__RefHeading___a_30-day_scholarship_program_for_msc_and_phd_students_2"/><text:bookmark-end text:name="a_30-day_scholarship_program_for_msc_and_phd_students"/></text:h>
      <text:h text:style-name="Heading_20_2" text:outline-level="2"><text:bookmark-start text:name="__RefHeading___from_africa_latin_america_south-east_asia_and_south_asia_3"/><text:bookmark-start text:name="from_africa_latin_america_south-east_asia_and_south_asia"/>from Africa, Latin America, South-East Asia and South Asia<text:bookmark-end text:name="__RefHeading___from_africa_latin_america_south-east_asia_and_south_asia_3"/><text:bookmark-end text:name="from_africa_latin_america_south-east_asia_and_south_asia"/></text:h>
      <text:p text:style-name="Text_20_body">The 30-day scholarship program in Germany is funded by the <text:a xlink:type="simple" xlink:href="https://www.daad.de/en/" text:style-name="Internet_20_link" text:visited-style-name="Visited_20_Internet_20_Link">German Academic Exchange Service (DAAD)</text:a> and brought to you by the labs for <text:a xlink:type="simple" xlink:href="http://www.uni-frankfurt.de/45719100/01_portrait" text:style-name="Internet_20_link" text:visited-style-name="Visited_20_Internet_20_Link">Geography Didactics | Frankfurt University</text:a> and <text:a xlink:type="simple" xlink:href="http://environmentalinformatics-marburg.de/" text:style-name="Internet_20_link" text:visited-style-name="Visited_20_Internet_20_Link">Environmental Informatics | Marburg University</text:a>.</text:p>
      <text:p text:style-name="Horizontal_20_Line"/>
      <text:p text:style-name="Plugin_Wrap_Paragraph_Justify"><draw:a xlink:type="simple" xlink:href="https://www.geotraining.geomedienlabor.de/doku.php?id=en:information:description"/> <text:line-break/>
<text:span text:style-name="Strong_20_Emphasis"><text:a xlink:type="simple" xlink:href="https://www.geotraining.geomedienlabor.de/doku.php?id=en:information:description" text:style-name="Internet_20_link" text:visited-style-name="Visited_20_Internet_20_Link">Scholarship application and more information</text:a></text:span> <text:line-break/>
<text:a xlink:type="simple" xlink:href="https://www.geotraining.geomedienlabor.de/doku.php?id=en:information:description" text:style-name="Internet_20_link" text:visited-style-name="Visited_20_Internet_20_Link">Get more information about the scholarship program and apply for a 30 day training workshop in Germany if you feel your fit to it.</text:a></text:p>
      <text:p text:style-name="Plugin_Wrap_Paragraph_Justify"><draw:a xlink:type="simple" xlink:href="https://www.geotraining.geomedienlabor.de/doku.php?id=en:courses:description"/> <text:line-break/>
<text:span text:style-name="Strong_20_Emphasis"><text:a xlink:type="simple" xlink:href="https://www.geotraining.geomedienlabor.de/doku.php?id=en:courses:description" text:style-name="Internet_20_link" text:visited-style-name="Visited_20_Internet_20_Link">Training elements and expected learning outcomes</text:a></text:span> <text:line-break/>
<text:a xlink:type="simple" xlink:href="https://www.geotraining.geomedienlabor.de/doku.php?id=en:courses:description" text:style-name="Internet_20_link" text:visited-style-name="Visited_20_Internet_20_Link">Get more information on the training school content and the expected learning outcomes. This is how your stay in Germany will look like.</text:a></text:p>
      <text:p text:style-name="Horizontal_20_Line"/>
      <text:p text:style-name="Plugin_Wrap_Paragraph_Centered">If you have any questions, contact us &lt;html&gt;&lt;a href='mai&amp;#108;&amp;#116;o&amp;#58;qu&amp;#37;65stio%&amp;#54;Es&amp;#64;&amp;#103;da&amp;#108;y&amp;#46;%&amp;#54;7e%6Fdu%2Eorg'&gt;que&amp;#115;ti&amp;#111;ns&amp;#64;gdaly&amp;#46;g&amp;#101;o&amp;#100;u&amp;#46;org&lt;/a&gt;&lt;/html&gt;.</text:p>
      <text:p text:style-name="Text_20_body">Funded by <draw:frame draw:style-name="media" draw:name="DAAD Logo Legend" text:anchor-type="as-char" draw:z-index="0" svg:width="5.29166666667cm"><draw:text-box><text:p text:style-name="legendcenter"><draw:frame draw:style-name="media" draw:name="DAAD Logo" text:anchor-type="as-char" draw:z-index="1" svg:width="5.29166666667cm" svg:height="0.381342780027cm"><draw:image xlink:href="Pictures/48a142595f175b3cf91f5207a02f1eae.png" xlink:type="simple" xlink:show="embed" xlink:actuate="onLoad"/></draw:frame>DAAD Logo</text:p></draw:text-box></draw:frame></text:p>
      <text:p text:style-name="Text_20_body"><text:a xlink:type="simple" xlink:href="https://www.geotraining.geomedienlabor.de/doku.php?id=en:impressum" text:style-name="Internet_20_link" text:visited-style-name="Visited_20_Internet_20_Link">Impress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rt</dc:title>
  </office:meta>
</office:document-meta>
</file>